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ine_info"/><text:bookmark-start text:name="__RefHeading___engine_information_1"/><text:bookmark-start text:name="engine_information"/>Engine information<text:bookmark-end text:name="__RefHeading___engine_information_1"/><text:bookmark-end text:name="engine_information"/></text:h>
      <text:p text:style-name="Text_20_body">ACSUtils provides functions to identify the exact source port (ZDoom, GZDoom, Zandronum) and renderer (software, OpenGL).</text:p>
      <text:h text:style-name="Heading_20_2" text:outline-level="2"><text:bookmark-start text:name="__RefHeading___identifying_source_port_2"/><text:bookmark-start text:name="identifying_source_port"/>Identifying source port<text:bookmark-end text:name="__RefHeading___identifying_source_port_2"/><text:bookmark-end text:name="identifying_source_port"/></text:h>
      <text:h text:style-name="Heading_20_3" text:outline-level="3"><text:bookmark-start text:name="__RefHeading___detection_method_3"/><text:bookmark-start text:name="detection_method"/>Detection method<text:bookmark-end text:name="__RefHeading___detection_method_3"/><text:bookmark-end text:name="detection_method"/></text:h>
      <text:p text:style-name="Text_20_body">The detection module first checks for presence of <text:a xlink:type="simple" xlink:href="https://wiki.zandronum.com/GetPlayerAccountName" text:style-name="Internet_20_link" text:visited-style-name="Visited_20_Internet_20_Link">GetPlayerAccountName</text:a>, which is a Zandronum-exclusive function. It returns a string (usually an empty string) if it exists, while unimplemented ACS functions return 0. If the function is present, the port is assumed to be Zandronum.</text:p>
      <text:p text:style-name="Text_20_body">If the port is not Zandronum, the detection module attempts to spawn an actor of type <text:a xlink:type="simple" xlink:href="http://zdoom.org/wiki/Classes:DynamicLight" text:style-name="Internet_20_link" text:visited-style-name="Visited_20_Internet_20_Link">DynamicLight</text:a>, which is present in GZDoom, but not in ZDoom. If the actor spawns successfully, the port is assumed to be GZDoom.</text:p>
      <text:p text:style-name="Text_20_body">If both these checks fail, the port is assumed to be ZDoom.</text:p>
      <text:h text:style-name="Heading_20_3" text:outline-level="3"><text:bookmark-start text:name="__RefHeading___caching_4"/><text:bookmark-start text:name="caching"/>Caching<text:bookmark-end text:name="__RefHeading___caching_4"/><text:bookmark-end text:name="caching"/></text:h>
      <text:p text:style-name="Text_20_body">The above checks are not rerun every time the source port is queried. After identification, the type of the source port is saved into a map variable. Subsequent queries simply return the value of that variable.</text:p>
      <text:h text:style-name="Heading_20_3" text:outline-level="3"><text:bookmark-start text:name="__RefHeading___identifysourceport_5"/><text:bookmark-start text:name="identifysourceport"/>IdentifySourcePort<text:bookmark-end text:name="__RefHeading___identifysourceport_5"/><text:bookmark-end text:name="identifysourceport"/></text:h>
      <text:p text:style-name="Text_20_body"><text:span text:style-name="Source_20_Text">int IdentifySourcePort()</text:span></text:p>
      <text:p text:style-name="Text_20_body">Identifies the engine that the mod is running in and returns one of the following constants:</text:p>
      <text:list text:style-name="List_20_1" text:continue-numbering="false">
        <text:list-item>
          <text:p text:style-name="List_20_1_Content_First"> <text:span text:style-name="Source_20_Text">PORT_ZDOOM</text:span> – ZDoom</text:p>
        </text:list-item>
        <text:list-item>
          <text:p text:style-name="List_20_1_Content"> <text:span text:style-name="Source_20_Text">PORT_GZDOOM</text:span> – GZDoom</text:p>
        </text:list-item>
        <text:list-item>
          <text:p text:style-name="List_20_1_Content_Last"> <text:span text:style-name="Source_20_Text">PORT_ZANDRONUM</text:span> – Zandronum</text:p>
        </text:list-item>
      </text:list>
      <text:h text:style-name="Heading_20_3" text:outline-level="3"><text:bookmark-start text:name="__RefHeading___isgzdoom_6"/><text:bookmark-start text:name="isgzdoom"/>IsGZDoom<text:bookmark-end text:name="__RefHeading___isgzdoom_6"/><text:bookmark-end text:name="isgzdoom"/></text:h>
      <text:p text:style-name="Text_20_body"><text:span text:style-name="Source_20_Text">bool IsGZDoom()</text:span></text:p>
      <text:p text:style-name="Text_20_body">Returns true if the port is GZDoom or a derivativ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is function returns true for Zandronum, since Zandronum is a derivative of GZDoom and includes its OpenGL renderer.</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f you want to check for OpenGL renderer, don't use this function. Use <text:span text:style-name="Source_20_Text">IsOpenGL</text:span>.</text:p>
          </table:table-cell>
        </table:table-row>
      </table:table>
      <text:h text:style-name="Heading_20_3" text:outline-level="3"><text:bookmark-start text:name="__RefHeading___iszandronum_7"/><text:bookmark-start text:name="iszandronum"/>IsZandronum<text:bookmark-end text:name="__RefHeading___iszandronum_7"/><text:bookmark-end text:name="iszandronum"/></text:h>
      <text:p text:style-name="Text_20_body"><text:span text:style-name="Source_20_Text">bool IsZandronum()</text:span></text:p>
      <text:p text:style-name="Text_20_body">Returns true if the port is Zandronum or a derivative.</text:p>
      <text:h text:style-name="Heading_20_3" text:outline-level="3"><text:bookmark-start text:name="__RefHeading___getportname_8"/><text:bookmark-start text:name="getportname"/>GetPortName<text:bookmark-end text:name="__RefHeading___getportname_8"/><text:bookmark-end text:name="getportname"/></text:h>
      <text:p text:style-name="Text_20_body"><text:span text:style-name="Source_20_Text">str GetPortName()</text:span></text:p>
      <text:p text:style-name="Text_20_body">Returns the name of the source port as a string, one of <text:span text:style-name="Source_20_Text">“ZDoom”</text:span>, <text:span text:style-name="Source_20_Text">“GZDoom”</text:span>, <text:span text:style-name="Source_20_Text">“Zandronum”</text:span>.</text:p>
      <text:h text:style-name="Heading_20_4" text:outline-level="4"><text:bookmark-start text:name="__RefHeading___example_usage_9"/><text:bookmark-start text:name="example_usage"/>Example usage<text:bookmark-end text:name="__RefHeading___example_usage_9"/><text:bookmark-end text:name="example_usage"/></text:h>
      <text:p text:style-name="Preformatted_20_Text">print(s:"This mod is running on ", s:GetPortName());</text:p>
      <text:h text:style-name="Heading_20_2" text:outline-level="2"><text:bookmark-start text:name="__RefHeading___identifying_renderer_10"/><text:bookmark-start text:name="identifying_renderer"/>Identifying renderer<text:bookmark-end text:name="__RefHeading___identifying_renderer_10"/><text:bookmark-end text:name="identifying_renderer"/></text:h>
      <text:h text:style-name="Heading_20_3" text:outline-level="3"><text:bookmark-start text:name="__RefHeading___isopengl_11"/><text:bookmark-start text:name="isopengl"/>IsOpenGL<text:bookmark-end text:name="__RefHeading___isopengl_11"/><text:bookmark-end text:name="isopengl"/></text:h>
      <text:p text:style-name="Text_20_body"><text:span text:style-name="Source_20_Text">bool IsOpenGL()</text:span></text:p>
      <text:p text:style-name="Text_20_body">Returns true if the engine is currently running in an OpenGL renderer.</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Calling this function serverside is an error, because the server has no renderer at all. Nonetheless, this function will return true in that case, because the OpenGL renderer generally has less restrictions.</text:p>
          </table:table-cell>
        </table:table-row>
      </table:table>
      <text:h text:style-name="Heading_20_4" text:outline-level="4"><text:bookmark-start text:name="__RefHeading___detection_method_12"/><text:bookmark-start text:name="detection_method1"/>Detection method<text:bookmark-end text:name="__RefHeading___detection_method_12"/><text:bookmark-end text:name="detection_method1"/></text:h>
      <text:p text:style-name="Text_20_body">This function first calls <text:span text:style-name="Source_20_Text">IsGZDoom</text:span> to check if the port is GZDoom or a derivative like Zandronum. If the port is not a GZDoom derivative, it can't have the OpenGL renderer, and this function returns false. This is to prevent detecting the OpenGL renderer when ZDoom is run with a config from GZDoom which has <text:span text:style-name="Source_20_Text">vid_renderer=1</text:span>.</text:p>
      <text:p text:style-name="Text_20_body">If the port is confirmed to be a GZDoom derivative, this function checks for two CVars: <text:span text:style-name="Source_20_Text">vid_renderer</text:span> and <text:span text:style-name="Source_20_Text">gl_nogl</text:span>. This function only returns true if <text:span text:style-name="Source_20_Text">vid_renderer</text:span> is true and <text:span text:style-name="Source_20_Text">gl_nogl</text:span> is false.</text:p>
      <text:p text:style-name="Text_20_body">The result is not cached in any way, because the renderer can be changed mid-game.</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o not save the result in a variable yourself. Always call <text:span text:style-name="Source_20_Text">IsOpenGL</text:span> to check for the renderer.</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9::09:37</meta:creation-date>
    <dc:creator>Generated</dc:creator>
    <dc:date>2026-09-04T09::09:37</dc:date>
    <dc:language>en-US</dc:language>
    <meta:editing-cycles>1</meta:editing-cycles>
    <meta:editing-duration>PT0S</meta:editing-duration>
    <dc:title>engine_info</dc:title>
  </office:meta>
</office:document-meta>
</file>