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a6a1f8704e4487d2ce3ad5bf18d70f.png"/>
  <manifest:file-entry manifest:media-type="image/png" manifest:full-path="Pictures/1654b205111402df88c3e103add8ec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ddons:rect"/><text:bookmark-start text:name="__RefHeading___rectangle_api_1"/><text:bookmark-start text:name="rectangle_api"/>Rectangle API<text:bookmark-end text:name="__RefHeading___rectangle_api_1"/><text:bookmark-end text:name="rectangle_api"/></text:h>
      <text:p text:style-name="Text_20_body">This is a simple library that implements basic UI elements in ACS. This library is an <text:span text:style-name="Strong_20_Emphasis">addon</text:span> for the cursor library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CSRect</text:span> is not bundled with official ACSUtils. You can download it <text:a xlink:type="simple" xlink:href="https://gist.github.com/Monsterovich/33578899cf10790ce7f957f9be4a9de1" text:style-name="Internet_20_link" text:visited-style-name="Visited_20_Internet_20_Link">here</text:a>.</text:p>
          </table:table-cell>
        </table:table-row>
      </table:table>
      <text:p text:style-name="Text_20_body">Define <text:span text:style-name="Source_20_Text">ACSUTILS_RECTLIB_SAVEDSTATES</text:span> to specify the amount of required rectangles.</text:p>
      <text:h text:style-name="Heading_20_2" text:outline-level="2"><text:bookmark-start text:name="__RefHeading___usage_2"/><text:bookmark-start text:name="usage"/>Usage<text:bookmark-end text:name="__RefHeading___usage_2"/><text:bookmark-end text:name="usage"/></text:h>
      <text:p text:style-name="Preformatted_20_Text">...<text:line-break/><text:line-break/>#define ACSUTILS_RECTLIB_USERVARS 1 // user defined<text:line-break/>#include "acsutils.acs"<text:line-break/>#include "acsrect.acs"<text:line-break/><text:line-break/>...</text:p>
      <text:h text:style-name="Heading_20_2" text:outline-level="2"><text:bookmark-start text:name="__RefHeading___example_3"/><text:bookmark-start text:name="example"/>Example<text:bookmark-end text:name="__RefHeading___example_3"/><text:bookmark-end text:name="example"/></text:h>
      <text:p text:style-name="Text_20_body">This script implements two simple buttons. You also can move them by using the right mouse button.</text:p>
      <text:p text:style-name="Preformatted_20_Text">script 1 (void) net clientside<text:line-break/>{<text:line-break/><text:tab/>int rects;<text:line-break/><text:tab/>rects = RectCreate(0, 0, 64.0, 64.0);<text:line-break/><text:tab/>rects = RectCreate(128.0, 128.0, 64.0, 64.0);<text:line-break/><text:tab/><text:line-break/><text:tab/>while(true)<text:line-break/><text:tab/>{<text:line-break/><text:s text:c="8"/>UpdateCursor();<text:line-break/><text:s text:c="8"/>HudSetPoint(CursorX(), CursorY());<text:line-break/><text:s text:c="8"/>HudDrawText(1, "+");<text:line-break/><text:tab/><text:tab/><text:line-break/><text:tab/><text:tab/>for (int i = 0; i &lt;= rects; i++)<text:line-break/><text:tab/><text:tab/>{<text:line-break/><text:tab/><text:tab/><text:tab/>if (RectIsGrabbed(i, BT_ALTATTACK))<text:line-break/><text:tab/><text:tab/><text:tab/><text:tab/>RectFollowCursor(i);<text:line-break/><text:tab/><text:tab/><text:tab/>if (RectIsPressed(i, BT_ATTACK))<text:line-break/><text:tab/><text:tab/><text:tab/><text:tab/>log(s:"pressed");<text:line-break/><text:line-break/><text:tab/><text:tab/><text:tab/>for (int j = 0; j &lt;= rects; j++)<text:line-break/><text:tab/><text:tab/><text:tab/>{<text:line-break/><text:tab/><text:tab/><text:tab/><text:tab/>if (RectIntersects(i, j))<text:line-break/><text:tab/><text:tab/><text:tab/><text:tab/><text:tab/>log(s:"rect ", d:i, s:" intersects with ", d:j);<text:line-break/><text:tab/><text:tab/><text:tab/>}<text:line-break/><text:tab/><text:tab/><text:line-break/><text:tab/><text:tab/><text:tab/>HudSetPoint(RectX1(i), RectX2(i));<text:line-break/><text:tab/><text:tab/><text:tab/>HudDrawText(2+(i*4), "*");<text:line-break/><text:tab/><text:tab/><text:tab/>HudSetPoint(RectX2(i), RectY1(i));<text:line-break/><text:tab/><text:tab/><text:tab/>HudDrawText(3+(i*4), "*");<text:line-break/><text:tab/><text:tab/><text:tab/>HudSetPoint(RectX1(i), RectY2(i));<text:line-break/><text:tab/><text:tab/><text:tab/>HudDrawText(4+(i*4), "*");<text:line-break/><text:tab/><text:tab/><text:tab/>HudSetPoint(RectX2(i), RectY2(i));<text:line-break/><text:tab/><text:tab/><text:tab/>HudDrawText(5+(i*4), "*");<text:line-break/><text:tab/><text:tab/>}<text:line-break/><text:line-break/><text:tab/><text:tab/>delay(1);<text:line-break/><text:tab/>}<text:line-break/>}<text:s text:c="3"/></text:p>
      <text:h text:style-name="Heading_20_1" text:outline-level="1"><text:bookmark-start text:name="__RefHeading___functions_4"/><text:bookmark-start text:name="functions"/>Functions<text:bookmark-end text:name="__RefHeading___functions_4"/><text:bookmark-end text:name="functions"/></text:h>
      <text:h text:style-name="Heading_20_3" text:outline-level="3"><text:bookmark-start text:name="__RefHeading___rectcreate_5"/><text:bookmark-start text:name="rectcreate"/>RectCreate<text:bookmark-end text:name="__RefHeading___rectcreate_5"/><text:bookmark-end text:name="rectcreate"/></text:h>
      <text:p text:style-name="Text_20_body"><text:span text:style-name="Source_20_Text">int RectCreate(fixed x, fixed y, fixed width, fixed height)</text:span></text:p>
      <text:p text:style-name="Text_20_body">Creates a rectangle on the stack with the given parameters. The result value is the rectangle's id in the stack.</text:p>
      <text:h text:style-name="Heading_20_3" text:outline-level="3"><text:bookmark-start text:name="__RefHeading___rectsdelete_6"/><text:bookmark-start text:name="rectsdelete"/>RectsDelete<text:bookmark-end text:name="__RefHeading___rectsdelete_6"/><text:bookmark-end text:name="rectsdelete"/></text:h>
      <text:p text:style-name="Text_20_body"><text:span text:style-name="Source_20_Text">void RectsDelete(int start)</text:span></text:p>
      <text:p text:style-name="Text_20_body">Deletes a group of rectangles from stack, <text:span text:style-name="Emphasis">start</text:span> == 0 will delete all rectangles. Use non-zero values to delete the rectangles only from the top of the stack.</text:p>
      <text:h text:style-name="Heading_20_2" text:outline-level="2"><text:bookmark-start text:name="__RefHeading___rectangle_coordinates_7"/><text:bookmark-start text:name="rectangle_coordinates"/>Rectangle coordinates<text:bookmark-end text:name="__RefHeading___rectangle_coordinates_7"/><text:bookmark-end text:name="rectangle_coordinates"/></text:h>
      <text:p text:style-name="Text_20_body"><draw:frame draw:style-name="mediacenter" draw:name="0" text:anchor-type="paragraph" draw:z-index="0" svg:width="5.9266666666667cm" style:rel-width="100%" svg:height="4.524375cm" style:rel-height="scale"><draw:image xlink:href="Pictures/7aa6a1f8704e4487d2ce3ad5bf18d70f.png" xlink:type="simple" xlink:show="embed" xlink:actuate="onLoad"/></draw:frame> <draw:frame draw:style-name="mediacenter" draw:name="1" text:anchor-type="paragraph" draw:z-index="1" svg:width="7.5141666666667cm" style:rel-width="100%" svg:height="4.7889583333333cm" style:rel-height="scale"><draw:image xlink:href="Pictures/1654b205111402df88c3e103add8ec7a.png" xlink:type="simple" xlink:show="embed" xlink:actuate="onLoad"/></draw:frame></text:p>
      <text:h text:style-name="Heading_20_3" text:outline-level="3"><text:bookmark-start text:name="__RefHeading___rectx1_8"/><text:bookmark-start text:name="rectx1"/>RectX1<text:bookmark-end text:name="__RefHeading___rectx1_8"/><text:bookmark-end text:name="rectx1"/></text:h>
      <text:p text:style-name="Text_20_body"><text:span text:style-name="Source_20_Text">fixed RectX1(int rect)</text:span></text:p>
      <text:p text:style-name="Text_20_body">Returns the X coordinate of rectangle vertexes №1, №3.</text:p>
      <text:h text:style-name="Heading_20_3" text:outline-level="3"><text:bookmark-start text:name="__RefHeading___recty1_9"/><text:bookmark-start text:name="recty1"/>RectY1<text:bookmark-end text:name="__RefHeading___recty1_9"/><text:bookmark-end text:name="recty1"/></text:h>
      <text:p text:style-name="Text_20_body"><text:span text:style-name="Source_20_Text">fixed RectY1(int rect)</text:span></text:p>
      <text:p text:style-name="Text_20_body">Returns the Y coordinate of rectangle vertexes №1, №2.</text:p>
      <text:h text:style-name="Heading_20_3" text:outline-level="3"><text:bookmark-start text:name="__RefHeading___rectx2_10"/><text:bookmark-start text:name="rectx2"/>RectX2<text:bookmark-end text:name="__RefHeading___rectx2_10"/><text:bookmark-end text:name="rectx2"/></text:h>
      <text:p text:style-name="Text_20_body"><text:span text:style-name="Source_20_Text">fixed RectX2(int rect)</text:span></text:p>
      <text:p text:style-name="Text_20_body">Returns the X coordinate of rectangle vertexes №2, №4.</text:p>
      <text:h text:style-name="Heading_20_3" text:outline-level="3"><text:bookmark-start text:name="__RefHeading___recty2_11"/><text:bookmark-start text:name="recty2"/>RectY2<text:bookmark-end text:name="__RefHeading___recty2_11"/><text:bookmark-end text:name="recty2"/></text:h>
      <text:p text:style-name="Text_20_body"><text:span text:style-name="Source_20_Text">fixed RectY2(int rect)</text:span></text:p>
      <text:p text:style-name="Text_20_body">Returns the Y coordinate of rectangle vertexes №3, №4.</text:p>
      <text:h text:style-name="Heading_20_3" text:outline-level="3"><text:bookmark-start text:name="__RefHeading___rectcenterx_12"/><text:bookmark-start text:name="rectcenterx"/>RectCenterX<text:bookmark-end text:name="__RefHeading___rectcenterx_12"/><text:bookmark-end text:name="rectcenterx"/></text:h>
      <text:p text:style-name="Text_20_body"><text:span text:style-name="Source_20_Text">fixed RectCenterX(int rect)</text:span></text:p>
      <text:p text:style-name="Text_20_body">Returns the X coordinate of the rectangle's center.</text:p>
      <text:h text:style-name="Heading_20_3" text:outline-level="3"><text:bookmark-start text:name="__RefHeading___rectcentery_13"/><text:bookmark-start text:name="rectcentery"/>RectCenterY<text:bookmark-end text:name="__RefHeading___rectcentery_13"/><text:bookmark-end text:name="rectcentery"/></text:h>
      <text:p text:style-name="Text_20_body"><text:span text:style-name="Source_20_Text">fixed RectCenterY(int rect)</text:span></text:p>
      <text:p text:style-name="Text_20_body">Returns the Y coordinate of the rectangle's center.</text:p>
      <text:h text:style-name="Heading_20_3" text:outline-level="3"><text:bookmark-start text:name="__RefHeading___setrectposition_14"/><text:bookmark-start text:name="setrectposition"/>SetRectPosition<text:bookmark-end text:name="__RefHeading___setrectposition_14"/><text:bookmark-end text:name="setrectposition"/></text:h>
      <text:p text:style-name="Text_20_body"><text:span text:style-name="Source_20_Text">void SetRectPosition(int rect, fixed x, fixed y)</text:span></text:p>
      <text:p text:style-name="Text_20_body">Sets the <text:span text:style-name="Emphasis">X Y</text:span> of given rectangle. Rectangle position is its (X1; Y1) point.</text:p>
      <text:h text:style-name="Heading_20_3" text:outline-level="3"><text:bookmark-start text:name="__RefHeading___setrectsize_15"/><text:bookmark-start text:name="setrectsize"/>SetRectSize<text:bookmark-end text:name="__RefHeading___setrectsize_15"/><text:bookmark-end text:name="setrectsize"/></text:h>
      <text:p text:style-name="Text_20_body"><text:span text:style-name="Source_20_Text">void SetRectSize(int rect, fixed width, fixed height)</text:span></text:p>
      <text:p text:style-name="Text_20_body">Changes the rectangle's size to <text:span text:style-name="Emphasis">width</text:span> and <text:span text:style-name="Emphasis">height</text:span>.</text:p>
      <text:h text:style-name="Heading_20_3" text:outline-level="3"><text:bookmark-start text:name="__RefHeading___rectwidth_16"/><text:bookmark-start text:name="rectwidth"/>RectWidth<text:bookmark-end text:name="__RefHeading___rectwidth_16"/><text:bookmark-end text:name="rectwidth"/></text:h>
      <text:p text:style-name="Text_20_body"><text:span text:style-name="Source_20_Text">fixed RectWidth(int rect)</text:span></text:p>
      <text:p text:style-name="Text_20_body">Returns the width of the given rectangle.</text:p>
      <text:h text:style-name="Heading_20_3" text:outline-level="3"><text:bookmark-start text:name="__RefHeading___rectheight_17"/><text:bookmark-start text:name="rectheight"/>RectHeight<text:bookmark-end text:name="__RefHeading___rectheight_17"/><text:bookmark-end text:name="rectheight"/></text:h>
      <text:p text:style-name="Text_20_body"><text:span text:style-name="Source_20_Text">fixed RectHeight(int rect)</text:span></text:p>
      <text:p text:style-name="Text_20_body">Returns the height of the given rectangle.</text:p>
      <text:h text:style-name="Heading_20_3" text:outline-level="3"><text:bookmark-start text:name="__RefHeading___rectfollowcursor_18"/><text:bookmark-start text:name="rectfollowcursor"/>RectFollowCursor<text:bookmark-end text:name="__RefHeading___rectfollowcursor_18"/><text:bookmark-end text:name="rectfollowcursor"/></text:h>
      <text:p text:style-name="Text_20_body"><text:span text:style-name="Source_20_Text">void RectFollowCursor(int rect)</text:span></text:p>
      <text:p text:style-name="Text_20_body">Makes rect to follow mouse coordinates.</text:p>
      <text:h text:style-name="Heading_20_3" text:outline-level="3"><text:bookmark-start text:name="__RefHeading___rectispointinside_19"/><text:bookmark-start text:name="rectispointinside"/>RectIsPointInside<text:bookmark-end text:name="__RefHeading___rectispointinside_19"/><text:bookmark-end text:name="rectispointinside"/></text:h>
      <text:p text:style-name="Text_20_body"><text:span text:style-name="Source_20_Text">bool RectIsPointInside(int rect, fixed x, fixed y)</text:span></text:p>
      <text:p text:style-name="Text_20_body">Returns true if the rectangle contains the point with the coordinates <text:span text:style-name="Emphasis">x y</text:span>, otherwise returns false.</text:p>
      <text:h text:style-name="Heading_20_3" text:outline-level="3"><text:bookmark-start text:name="__RefHeading___rectintersects_20"/><text:bookmark-start text:name="rectintersects"/>RectIntersects<text:bookmark-end text:name="__RefHeading___rectintersects_20"/><text:bookmark-end text:name="rectintersects"/></text:h>
      <text:p text:style-name="Text_20_body"><text:span text:style-name="Source_20_Text">bool RectIntersects(int rect, int rect2)</text:span></text:p>
      <text:p text:style-name="Text_20_body">Returns true if the rectangle with id <text:span text:style-name="Emphasis">rect</text:span> intersects with other rectangle with id <text:span text:style-name="Emphasis">rect2</text:span>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Rectangle can't intersect with itself. So, if rect == rect2, this function returns <text:span text:style-name="Emphasis">false</text:span>.</text:p>
          </table:table-cell>
        </table:table-row>
      </table:table>
      <text:h text:style-name="Heading_20_2" text:outline-level="2"><text:bookmark-start text:name="__RefHeading___user_data_21"/><text:bookmark-start text:name="user_data"/>User Data<text:bookmark-end text:name="__RefHeading___user_data_21"/><text:bookmark-end text:name="user_data"/></text:h>
      <text:p text:style-name="Text_20_body">You may also create custom user-defined rectangle properties. 
Define <text:span text:style-name="Strong_20_Emphasis">ACSUTILS_RECTLIB_USERVARS</text:span> to specify the amount of these properties.</text:p>
      <text:h text:style-name="Heading_20_3" text:outline-level="3"><text:bookmark-start text:name="__RefHeading___setrectuserdata_22"/><text:bookmark-start text:name="setrectuserdata"/>SetRectUserData<text:bookmark-end text:name="__RefHeading___setrectuserdata_22"/><text:bookmark-end text:name="setrectuserdata"/></text:h>
      <text:p text:style-name="Text_20_body"><text:span text:style-name="Source_20_Text">void SetRectUserData(int rect, int id, int value)</text:span></text:p>
      <text:p text:style-name="Text_20_body">Sets the value of the given custom property of the rectangle.</text:p>
      <text:h text:style-name="Heading_20_3" text:outline-level="3"><text:bookmark-start text:name="__RefHeading___rectgetuserdata_23"/><text:bookmark-start text:name="rectgetuserdata"/>RectGetUserData<text:bookmark-end text:name="__RefHeading___rectgetuserdata_23"/><text:bookmark-end text:name="rectgetuserdata"/></text:h>
      <text:p text:style-name="Text_20_body"><text:span text:style-name="Source_20_Text">int RectGetUserData(int rect, int id)</text:span></text:p>
      <text:p text:style-name="Text_20_body">Returns the value of the rectangle's given custom property.</text:p>
      <text:h text:style-name="Heading_20_3" text:outline-level="3"><text:bookmark-start text:name="__RefHeading___example_24"/><text:bookmark-start text:name="example1"/>Example<text:bookmark-end text:name="__RefHeading___example_24"/><text:bookmark-end text:name="example1"/></text:h>
      <text:p text:style-name="Text_20_body">A simple implementation of a checkbox button.</text:p>
      <text:p text:style-name="Preformatted_20_Text">#define ACSRECT_USER_CHECKED 0<text:line-break/><text:line-break/>...<text:line-break/><text:line-break/>int checker = RectCreate(0, 0, 16, 16);<text:line-break/><text:line-break/>...<text:line-break/><text:line-break/>while(true)<text:line-break/>{<text:line-break/>...<text:line-break/><text:s text:c="4"/>int checked = RectGetUserData(checker, ACSRECT_USER_CHECKED);<text:line-break/><text:s text:c="4"/>if (RectIsClicked(checker, BT_ATTACK))<text:line-break/><text:s text:c="8"/>SetRectUserData(checker, ACSRECT_USER_CHECKED, !checked);<text:line-break/>...<text:line-break/><text:line-break/><text:s text:c="4"/>delay(1);<text:line-break/>}</text:p>
      <text:h text:style-name="Heading_20_2" text:outline-level="2"><text:bookmark-start text:name="__RefHeading___rectangle_action_handlers_25"/><text:bookmark-start text:name="rectangle_action_handlers"/>Rectangle action handlers<text:bookmark-end text:name="__RefHeading___rectangle_action_handlers_25"/><text:bookmark-end text:name="rectangle_action_handlers"/></text:h>
      <text:h text:style-name="Heading_20_3" text:outline-level="3"><text:bookmark-start text:name="__RefHeading___rectishovered_26"/><text:bookmark-start text:name="rectishovered"/>RectIsHovered<text:bookmark-end text:name="__RefHeading___rectishovered_26"/><text:bookmark-end text:name="rectishovered"/></text:h>
      <text:p text:style-name="Text_20_body"><text:span text:style-name="Source_20_Text">bool RectIsHovered(int rect)</text:span></text:p>
      <text:p text:style-name="Text_20_body">Returns true if the mouse cursor is inside the rectangle.</text:p>
      <text:h text:style-name="Heading_20_3" text:outline-level="3"><text:bookmark-start text:name="__RefHeading___rectisclicked_27"/><text:bookmark-start text:name="rectisclicked"/>RectIsClicked<text:bookmark-end text:name="__RefHeading___rectisclicked_27"/><text:bookmark-end text:name="rectisclicked"/></text:h>
      <text:p text:style-name="Text_20_body"><text:span text:style-name="Source_20_Text">bool RectIsClicked(int rect, int key)</text:span></text:p>
      <text:p text:style-name="Text_20_body">Returns true if user clicked the rectangle once with <text:span text:style-name="Emphasis">key</text:span>.</text:p>
      <text:h text:style-name="Heading_20_3" text:outline-level="3"><text:bookmark-start text:name="__RefHeading___rectisdown_28"/><text:bookmark-start text:name="rectisdown"/>RectIsDown<text:bookmark-end text:name="__RefHeading___rectisdown_28"/><text:bookmark-end text:name="rectisdown"/></text:h>
      <text:p text:style-name="Text_20_body"><text:span text:style-name="Source_20_Text">bool RectIsDown(int rect, int key)</text:span></text:p>
      <text:p text:style-name="Text_20_body">Returns true if user is holding the <text:span text:style-name="Emphasis">key</text:span> down and the mouse cursor is inside the rectangle.</text:p>
      <text:h text:style-name="Heading_20_3" text:outline-level="3"><text:bookmark-start text:name="__RefHeading___rectisgrabbed_29"/><text:bookmark-start text:name="rectisgrabbed"/>RectIsGrabbed<text:bookmark-end text:name="__RefHeading___rectisgrabbed_29"/><text:bookmark-end text:name="rectisgrabbed"/></text:h>
      <text:p text:style-name="Text_20_body"><text:span text:style-name="Source_20_Text">bool RectIsGrabbed(int rect, int key)</text:span></text:p>
      <text:p text:style-name="Text_20_body">This function is similar to <text:span text:style-name="Emphasis">RectIsDown</text:span>, but optimized for rectangle moving, because it saves the focus until user released the key.</text:p>
      <text:h text:style-name="Heading_20_3" text:outline-level="3"><text:bookmark-start text:name="__RefHeading___rectispressed_30"/><text:bookmark-start text:name="rectispressed"/>RectIsPressed<text:bookmark-end text:name="__RefHeading___rectispressed_30"/><text:bookmark-end text:name="rectispressed"/></text:h>
      <text:p text:style-name="Text_20_body"><text:span text:style-name="Source_20_Text">bool RectIsPressed(int rect, int key)</text:span></text:p>
      <text:p text:style-name="Text_20_body">This function is similar to <text:span text:style-name="Emphasis">RectIsClicked</text:span>, but unlike <text:span text:style-name="Emphasis">RectIsClicked</text:span> it makes the rectangle work like a normal button:</text:p>
      <text:list text:style-name="List_20_1" text:continue-numbering="false">
        <text:list-item>
          <text:p text:style-name="List_20_1_Content_First"> Returns true, if user released the <text:span text:style-name="Emphasis">key</text:span> after clicking the rectangle.</text:p>
        </text:list-item>
        <text:list-item>
          <text:p text:style-name="List_20_1_Content_Last"> Returns true, if cursor went outside the rectangle after the user had held down the <text:span text:style-name="Emphasis">key</text:span>.</text:p>
        </text:list-item>
      </text:list>
      <text:p text:style-name="Text_20_body">Otherwise, it return fal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7::59:03</meta:creation-date>
    <dc:creator>Generated</dc:creator>
    <dc:date>2026-08-22T07::59:03</dc:date>
    <dc:language>en-US</dc:language>
    <meta:editing-cycles>1</meta:editing-cycles>
    <meta:editing-duration>PT0S</meta:editing-duration>
    <dc:title>functions:addons:rect</dc:title>
  </office:meta>
</office:document-meta>
</file>