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unctions:hudsetblendstyle"/><text:bookmark-start text:name="__RefHeading___hudsetblendstyle_1"/><text:bookmark-start text:name="hudsetblendstyle"/>HudSetBlendStyle<text:bookmark-end text:name="__RefHeading___hudsetblendstyle_1"/><text:bookmark-end text:name="hudsetblendstyle"/></text:h>
      <text:p text:style-name="Text_20_body"><text:span text:style-name="Source_20_Text">void HudSetBlendStyle(int blendstyle)</text:span></text:p>
      <text:p text:style-name="Text_20_body"><text:a xlink:type="simple" xlink:href="https://acsutils.strangled.net/hud_library" text:style-name="Internet_20_link" text:visited-style-name="Visited_20_Internet_20_Link">This is a HUD Library function.</text:a></text:p>
      <text:h text:style-name="Heading_20_2" text:outline-level="2"><text:bookmark-start text:name="__RefHeading___description_2"/><text:bookmark-start text:name="description"/>Description<text:bookmark-end text:name="__RefHeading___description_2"/><text:bookmark-end text:name="description"/></text:h>
      <text:p text:style-name="Text_20_body">Sets <text:a xlink:type="simple" xlink:href="https://acsutils.strangled.net/hud_library_state#blend_style" text:style-name="Internet_20_link" text:visited-style-name="Visited_20_Internet_20_Link">blend style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4::27:13</meta:creation-date>
    <dc:creator>Generated</dc:creator>
    <dc:date>2026-09-05T04::27:13</dc:date>
    <dc:language>en-US</dc:language>
    <meta:editing-cycles>1</meta:editing-cycles>
    <meta:editing-duration>PT0S</meta:editing-duration>
    <dc:title>functions:hudsetblendstyle</dc:title>
  </office:meta>
</office:document-meta>
</file>