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round"/><text:bookmark-start text:name="__RefHeading___iround_1"/><text:bookmark-start text:name="iround"/>iround<text:bookmark-end text:name="__RefHeading___iround_1"/><text:bookmark-end text:name="iround"/></text:h>
      <text:p text:style-name="Text_20_body"><text:span text:style-name="Source_20_Text">int iround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ounded to the nearest integer as an integ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round(2.3) -&gt; 2<text:line-break/>iround(3.8) -&gt; 4<text:line-break/>iround(5.5) -&gt; 6<text:line-break/>iround(-2.3) -&gt; -2<text:line-break/>iround(-3.8) -&gt; -4<text:line-break/>iround(-5.5) -&gt; -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3::00:11</meta:creation-date>
    <dc:creator>Generated</dc:creator>
    <dc:date>2026-09-05T03::00:11</dc:date>
    <dc:language>en-US</dc:language>
    <meta:editing-cycles>1</meta:editing-cycles>
    <meta:editing-duration>PT0S</meta:editing-duration>
    <dc:title>functions:iround</dc:title>
  </office:meta>
</office:document-meta>
</file>