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isascii"/><text:bookmark-start text:name="__RefHeading___isascii_1"/><text:bookmark-start text:name="isascii"/>isascii<text:bookmark-end text:name="__RefHeading___isascii_1"/><text:bookmark-end text:name="isascii"/></text:h>
      <text:p text:style-name="Text_20_body"><text:span text:style-name="Source_20_Text">bool isascii(str s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rue if the character is an ASCII character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isascii('c') -&gt; true<text:line-break/>isascii('ç') -&gt; fals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7::58:38</meta:creation-date>
    <dc:creator>Generated</dc:creator>
    <dc:date>2026-09-09T17::58:38</dc:date>
    <dc:language>en-US</dc:language>
    <meta:editing-cycles>1</meta:editing-cycles>
    <meta:editing-duration>PT0S</meta:editing-duration>
    <dc:title>functions:isascii</dc:title>
  </office:meta>
</office:document-meta>
</file>