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trtolower"/><text:bookmark-start text:name="__RefHeading___strtolower_1"/><text:bookmark-start text:name="strtolower"/>StrToLower<text:bookmark-end text:name="__RefHeading___strtolower_1"/><text:bookmark-end text:name="strtolower"/></text:h>
      <text:p text:style-name="Text_20_body"><text:span text:style-name="Source_20_Text">str StrToLower(str 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s with all characters converted to lowercase using <text:a xlink:type="simple" xlink:href="https://acsutils.strangled.net/functions:tolower" text:style-name="Internet_20_link" text:visited-style-name="Visited_20_Internet_20_Link">tolower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Non-ASCII characters are not changed.</text:p>
          </table:table-cell>
        </table:table-row>
      </table:table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StrToLower("Hello There!") -&gt; "hello there!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1::13:53</meta:creation-date>
    <dc:creator>Generated</dc:creator>
    <dc:date>2026-08-19T01::13:53</dc:date>
    <dc:language>en-US</dc:language>
    <meta:editing-cycles>1</meta:editing-cycles>
    <meta:editing-duration>PT0S</meta:editing-duration>
    <dc:title>functions:strtolower</dc:title>
  </office:meta>
</office:document-meta>
</file>