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olower"/><text:bookmark-start text:name="__RefHeading___tolower_1"/><text:bookmark-start text:name="tolower"/>tolower<text:bookmark-end text:name="__RefHeading___tolower_1"/><text:bookmark-end text:name="tolower"/></text:h>
      <text:p text:style-name="Text_20_body"><text:span text:style-name="Source_20_Text">int tolower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owercase version of c. If c is not an ASCII letter, it is returned unchang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tolower('A') -&gt; 'a'<text:line-break/>tolower('a') -&gt; 'a'<text:line-break/>tolower('Ä') -&gt; 'Ä' // non-ASCII charac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52:53</meta:creation-date>
    <dc:creator>Generated</dc:creator>
    <dc:date>2026-08-26T12::52:53</dc:date>
    <dc:language>en-US</dc:language>
    <meta:editing-cycles>1</meta:editing-cycles>
    <meta:editing-duration>PT0S</meta:editing-duration>
    <dc:title>functions:tolower</dc:title>
  </office:meta>
</office:document-meta>
</file>