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units"/><text:bookmark-start text:name="__RefHeading___unit_conversions_1"/><text:bookmark-start text:name="unit_conversions"/>Unit conversions<text:bookmark-end text:name="__RefHeading___unit_conversions_1"/><text:bookmark-end text:name="unit_conversions"/></text:h>
      <text:h text:style-name="Heading_20_2" text:outline-level="2"><text:bookmark-start text:name="__RefHeading___angles_2"/><text:bookmark-start text:name="angles"/>Angles<text:bookmark-end text:name="__RefHeading___angles_2"/><text:bookmark-end text:name="angles"/></text:h>
      <text:h text:style-name="Heading_20_3" text:outline-level="3"><text:bookmark-start text:name="__RefHeading___ang2deg_3"/><text:bookmark-start text:name="ang2deg"/>ang2deg<text:bookmark-end text:name="__RefHeading___ang2deg_3"/><text:bookmark-end text:name="ang2deg"/></text:h>
      <text:p text:style-name="Text_20_body"><text:span text:style-name="Source_20_Text">fixed ang2deg(angle a)</text:span></text:p>
      <text:p text:style-name="Text_20_body">Converts ZDoom angles to degrees.</text:p>
      <text:h text:style-name="Heading_20_3" text:outline-level="3"><text:bookmark-start text:name="__RefHeading___ang2rad_4"/><text:bookmark-start text:name="ang2rad"/>ang2rad<text:bookmark-end text:name="__RefHeading___ang2rad_4"/><text:bookmark-end text:name="ang2rad"/></text:h>
      <text:p text:style-name="Text_20_body"><text:span text:style-name="Source_20_Text">fixed ang2rad(angle a)</text:span></text:p>
      <text:p text:style-name="Text_20_body">Converts ZDoom angles to radians.</text:p>
      <text:h text:style-name="Heading_20_3" text:outline-level="3"><text:bookmark-start text:name="__RefHeading___deg2ang_5"/><text:bookmark-start text:name="deg2ang"/>deg2ang<text:bookmark-end text:name="__RefHeading___deg2ang_5"/><text:bookmark-end text:name="deg2ang"/></text:h>
      <text:p text:style-name="Text_20_body"><text:span text:style-name="Source_20_Text">angle deg2ang(fixed degrees)</text:span></text:p>
      <text:p text:style-name="Text_20_body">Converts degrees to ZDoom angles.</text:p>
      <text:h text:style-name="Heading_20_3" text:outline-level="3"><text:bookmark-start text:name="__RefHeading___deg2rad_6"/><text:bookmark-start text:name="deg2rad"/>deg2rad<text:bookmark-end text:name="__RefHeading___deg2rad_6"/><text:bookmark-end text:name="deg2rad"/></text:h>
      <text:p text:style-name="Text_20_body"><text:span text:style-name="Source_20_Text">fixed deg2rad(fixed degrees)</text:span></text:p>
      <text:p text:style-name="Text_20_body">Converts degrees to radians.</text:p>
      <text:h text:style-name="Heading_20_3" text:outline-level="3"><text:bookmark-start text:name="__RefHeading___rad2ang_7"/><text:bookmark-start text:name="rad2ang"/>rad2ang<text:bookmark-end text:name="__RefHeading___rad2ang_7"/><text:bookmark-end text:name="rad2ang"/></text:h>
      <text:p text:style-name="Text_20_body"><text:span text:style-name="Source_20_Text">angle rad2ang(fixed radians)</text:span></text:p>
      <text:p text:style-name="Text_20_body">Converts radians to ZDoom angles.</text:p>
      <text:h text:style-name="Heading_20_3" text:outline-level="3"><text:bookmark-start text:name="__RefHeading___rad2deg_8"/><text:bookmark-start text:name="rad2deg"/>rad2deg<text:bookmark-end text:name="__RefHeading___rad2deg_8"/><text:bookmark-end text:name="rad2deg"/></text:h>
      <text:p text:style-name="Text_20_body"><text:span text:style-name="Source_20_Text">fixed rad2deg(fixed radians)</text:span></text:p>
      <text:p text:style-name="Text_20_body">Converts radians to degrees.</text:p>
      <text:h text:style-name="Heading_20_3" text:outline-level="3"><text:bookmark-start text:name="__RefHeading___ang2byte_9"/><text:bookmark-start text:name="ang2byte"/>ang2byte<text:bookmark-end text:name="__RefHeading___ang2byte_9"/><text:bookmark-end text:name="ang2byte"/></text:h>
      <text:p text:style-name="Text_20_body"><text:span text:style-name="Source_20_Text">int ang2byte(angle a)</text:span></text:p>
      <text:p text:style-name="Text_20_body">Converts ZDoom angles to byte angles.</text:p>
      <text:h text:style-name="Heading_20_3" text:outline-level="3"><text:bookmark-start text:name="__RefHeading___byte2ang_10"/><text:bookmark-start text:name="byte2ang"/>byte2ang<text:bookmark-end text:name="__RefHeading___byte2ang_10"/><text:bookmark-end text:name="byte2ang"/></text:h>
      <text:p text:style-name="Text_20_body"><text:span text:style-name="Source_20_Text">angle byte2ang(int byteAngle)</text:span></text:p>
      <text:p text:style-name="Text_20_body">Converts byte angles to ZDoom angles.</text:p>
      <text:h text:style-name="Heading_20_2" text:outline-level="2"><text:bookmark-start text:name="__RefHeading___gravity_11"/><text:bookmark-start text:name="gravity"/>Gravity<text:bookmark-end text:name="__RefHeading___gravity_11"/><text:bookmark-end text:name="gravity"/></text:h>
      <text:h text:style-name="Heading_20_3" text:outline-level="3"><text:bookmark-start text:name="__RefHeading___accel2grav_12"/><text:bookmark-start text:name="accel2grav"/>accel2grav<text:bookmark-end text:name="__RefHeading___accel2grav_12"/><text:bookmark-end text:name="accel2grav"/></text:h>
      <text:p text:style-name="Text_20_body"><text:span text:style-name="Source_20_Text">fixed accel2grav(fixed accel)</text:span></text:p>
      <text:p text:style-name="Text_20_body">Converts free fall acceleration to sv_gravity units.</text:p>
      <text:h text:style-name="Heading_20_3" text:outline-level="3"><text:bookmark-start text:name="__RefHeading___grav2accel_13"/><text:bookmark-start text:name="grav2accel"/>grav2accel<text:bookmark-end text:name="__RefHeading___grav2accel_13"/><text:bookmark-end text:name="grav2accel"/></text:h>
      <text:p text:style-name="Text_20_body"><text:span text:style-name="Source_20_Text">fixed grav2accel(fixed gravity)</text:span></text:p>
      <text:p text:style-name="Text_20_body">Converts sv_gravity units to free fall acceler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2::56:15</meta:creation-date>
    <dc:creator>Generated</dc:creator>
    <dc:date>2026-09-03T02::56:15</dc:date>
    <dc:language>en-US</dc:language>
    <meta:editing-cycles>1</meta:editing-cycles>
    <meta:editing-duration>PT0S</meta:editing-duration>
    <dc:title>functions:units</dc:title>
  </office:meta>
</office:document-meta>
</file>