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math"/><text:bookmark-start text:name="__RefHeading___math_functions_1"/><text:bookmark-start text:name="math_functions"/>Math functions<text:bookmark-end text:name="__RefHeading___math_functions_1"/><text:bookmark-end text:name="math_functions"/></text:h>
      <text:p text:style-name="Text_20_body">ACSUtils provides a wide array of commonly used math functions so you don't have to implement them yourself.</text:p>
      <text:h text:style-name="Heading_20_2" text:outline-level="2"><text:bookmark-start text:name="__RefHeading___what_is_this_num_type_2"/><text:bookmark-start text:name="what_is_this_num_type"/>What is this "num" type?<text:bookmark-end text:name="__RefHeading___what_is_this_num_type_2"/><text:bookmark-end text:name="what_is_this_num_type"/></text:h>
      <text:p text:style-name="Text_20_body"><text:span text:style-name="Source_20_Text">num</text:span> means that the function accepts both <text:span text:style-name="Source_20_Text">int</text:span> and <text:span text:style-name="Source_20_Text">fixed</text:span> numbers as arguments. But all <text:span text:style-name="Source_20_Text">num</text:span> arguments must be of the same type. And <text:span text:style-name="Source_20_Text">num</text:span> return values are of the same type as the arguments. For example:</text:p>
      <text:list text:style-name="List_20_1" text:continue-numbering="false">
        <text:list-item>
          <text:p text:style-name="List_20_1_Content_First"> <text:span text:style-name="Source_20_Text">min(1.0, 5.0)</text:span> returns <text:span text:style-name="Source_20_Text">1.0</text:span></text:p>
        </text:list-item>
        <text:list-item>
          <text:p text:style-name="List_20_1_Content"> <text:span text:style-name="Source_20_Text">min(1, 5)</text:span> returns <text:span text:style-name="Source_20_Text">1</text:span></text:p>
        </text:list-item>
        <text:list-item>
          <text:p text:style-name="List_20_1_Content_Last"> <text:span text:style-name="Source_20_Text">min(1.0, 5)</text:span> – <text:span text:style-name="Strong_20_Emphasis">never write this way</text:span></text:p>
        </text:list-item>
      </text:list>
      <text:h text:style-name="Heading_20_2" text:outline-level="2"><text:bookmark-start text:name="__RefHeading___function_list_3"/><text:bookmark-start text:name="function_list"/>Function list<text:bookmark-end text:name="__RefHeading___function_list_3"/><text:bookmark-end text:name="function_list"/></text:h>
      <text:h text:style-name="Heading_20_3" text:outline-level="3"><text:bookmark-start text:name="__RefHeading___generic_functions_4"/><text:bookmark-start text:name="generic_functions"/>Generic functions<text:bookmark-end text:name="__RefHeading___generic_functions_4"/><text:bookmark-end text:name="generic_functions"/></text:h>
      <text:list text:style-name="List_20_1" text:continue-numbering="false">
        <text:list-item>
          <text:p text:style-name="List_20_1_Content_First"> <text:span text:style-name="Source_20_Text">num min(num a, num b)</text:span> – returns the lesser of A and B.</text:p>
        </text:list-item>
        <text:list-item>
          <text:p text:style-name="List_20_1_Content"> <text:span text:style-name="Source_20_Text">num max(num a, num b)</text:span> – returns the greater of A and B.</text:p>
        </text:list-item>
        <text:list-item>
          <text:p text:style-name="List_20_1_Content"> <text:span text:style-name="Source_20_Text">num clamp(num x, num a, num b)</text:span> – limits X to the interval [A, B] and returns the result.</text:p>
        </text:list-item>
        <text:list-item>
          <text:p text:style-name="List_20_1_Content"> <text:span text:style-name="Source_20_Text">num middle(num a, num b, num c)</text:span> – out of three numbers, returns the one that is between the other two.</text:p>
        </text:list-item>
        <text:list-item>
          <text:p text:style-name="List_20_1_Content"> <text:span text:style-name="Source_20_Text">num abs(num x)</text:span> – returns the absolute value of X. Shorthand for <text:span text:style-name="Source_20_Text">x &gt; 0 ? x : -x</text:span>.</text:p>
        </text:list-item>
        <text:list-item>
          <text:p text:style-name="List_20_1_Content"> <text:span text:style-name="Source_20_Text">num sgn(num x)</text:span> – returns 1 if X is positive, -1 if negative. If X is 0, returns 0.</text:p>
        </text:list-item>
        <text:list-item>
          <text:p text:style-name="List_20_1_Content_Last"> <text:span text:style-name="Source_20_Text">num cmp(num a, num b)</text:span> – returns 1 if A is greater than B, -1 if lesser, 0 if they are equal.</text:p>
        </text:list-item>
      </text:list>
      <text:h text:style-name="Heading_20_3" text:outline-level="3"><text:bookmark-start text:name="__RefHeading___algorithms_5"/><text:bookmark-start text:name="algorithms"/>Algorithms<text:bookmark-end text:name="__RefHeading___algorithms_5"/><text:bookmark-end text:name="algorithms"/></text:h>
      <text:list text:style-name="List_20_1" text:continue-numbering="false">
        <text:list-item>
          <text:p text:style-name="List_20_1_Content_First"> <text:span text:style-name="Source_20_Text">fixed IntDiv(int x, int y)</text:span> – divides two integers and returns fixed-point result. Supports any pair of integers whose ratio is less than 32767.</text:p>
        </text:list-item>
        <text:list-item>
          <text:p text:style-name="List_20_1_Content"> <text:span text:style-name="Source_20_Text">num gcf(num a, num b)</text:span> – returns the greatest common factor of two numbers.</text:p>
        </text:list-item>
        <text:list-item>
          <text:p text:style-name="List_20_1_Content"> <text:span text:style-name="Source_20_Text">num ipow(num x, int power)</text:span> – returns x^power. Supports int and fixed X, but only integer powers. Uses a multiplication loop.</text:p>
        </text:list-item>
        <text:list-item>
          <text:p text:style-name="List_20_1_Content_Last"> <text:span text:style-name="Source_20_Text">fixed fpow(fixed x, power y)</text:span> – returns x^power. Supports only fixed-point powers and fixed-point X. Uses multiplication loops.</text:p>
        </text:list-item>
      </text:list>
      <text:h text:style-name="Heading_20_3" text:outline-level="3"><text:bookmark-start text:name="__RefHeading___trigonometry_6"/><text:bookmark-start text:name="trigonometry"/>Trigonometry<text:bookmark-end text:name="__RefHeading___trigonometry_6"/><text:bookmark-end text:name="trigonometry"/></text:h>
      <text:list text:style-name="List_20_1" text:continue-numbering="false">
        <text:list-item>
          <text:p text:style-name="List_20_1_Content_First"> <text:a xlink:type="simple" xlink:href="http://zdoom.org/wiki/sin" text:style-name="Internet_20_link" text:visited-style-name="Visited_20_Internet_20_Link">sin</text:a> is already in ZDoom</text:p>
        </text:list-item>
        <text:list-item>
          <text:p text:style-name="List_20_1_Content"> <text:a xlink:type="simple" xlink:href="http://zdoom.org/wiki/cos" text:style-name="Internet_20_link" text:visited-style-name="Visited_20_Internet_20_Link">cos</text:a> is already in ZDoom</text:p>
        </text:list-item>
        <text:list-item>
          <text:p text:style-name="List_20_1_Content"> <text:span text:style-name="Source_20_Text">fixed tan(fixed angle)</text:span> – shorthand for <text:span text:style-name="Source_20_Text">FixedDiv(sin(x), cos(x))</text:span></text:p>
        </text:list-item>
        <text:list-item>
          <text:p text:style-name="List_20_1_Content"> <text:span text:style-name="Source_20_Text">fixed cot(fixed angle)</text:span> – shorthand for <text:span text:style-name="Source_20_Text">FixedDiv(cos(x), sin(x))</text:span></text:p>
        </text:list-item>
        <text:list-item>
          <text:p text:style-name="List_20_1_Content"> <text:span text:style-name="Source_20_Text">fixed sec(fixed angle)</text:span> – shorthand for <text:span text:style-name="Source_20_Text">FixedDiv(1.0, sin(angle))</text:span></text:p>
        </text:list-item>
        <text:list-item>
          <text:p text:style-name="List_20_1_Content"> <text:span text:style-name="Source_20_Text">fixed cosec(fixed angle)</text:span> – shorthand for <text:span text:style-name="Source_20_Text">FixedDiv(1.0, cos(angle))</text:span></text:p>
        </text:list-item>
        <text:list-item>
          <text:p text:style-name="List_20_1_Content"> <text:span text:style-name="Source_20_Text">fixed asin(fixed x)</text:span></text:p>
        </text:list-item>
        <text:list-item>
          <text:p text:style-name="List_20_1_Content"> <text:span text:style-name="Source_20_Text">fixed acos(fixed x)</text:span></text:p>
        </text:list-item>
        <text:list-item>
          <text:p text:style-name="List_20_1_Content"> <text:span text:style-name="Source_20_Text">fixed atan(fixed x)</text:span> – shorthand for <text:span text:style-name="Source_20_Text">VectorAngle(1.0, x)</text:span></text:p>
        </text:list-item>
        <text:list-item>
          <text:p text:style-name="List_20_1_Content"> <text:span text:style-name="Source_20_Text">fixed acot(fixed x)</text:span> – shorthand for <text:span text:style-name="Source_20_Text">0.25 - atan(x)</text:span></text:p>
        </text:list-item>
        <text:list-item>
          <text:p text:style-name="List_20_1_Content"> <text:span text:style-name="Source_20_Text">fixed asec(fixed x)</text:span> – shorthand for <text:span text:style-name="Source_20_Text">acos(FixedDiv(1.0, x))</text:span></text:p>
        </text:list-item>
        <text:list-item>
          <text:p text:style-name="List_20_1_Content_Last"> <text:span text:style-name="Source_20_Text">fixed acosec(fixed x)</text:span> – shorthand for <text:span text:style-name="Source_20_Text">asin(FixedDiv(1.0, x))</text:span></text:p>
        </text:list-item>
      </text:list>
      <text:h text:style-name="Heading_20_3" text:outline-level="3"><text:bookmark-start text:name="__RefHeading___vector_math_7"/><text:bookmark-start text:name="vector_math"/>Vector math<text:bookmark-end text:name="__RefHeading___vector_math_7"/><text:bookmark-end text:name="vector_math"/></text:h>
      <text:p text:style-name="Text_20_body">Since some functions need to return a vector or a pair of angles, they use the ACSUtils <text:a xlink:type="simple" xlink:href="https://acsutils.strangled.net/new:multiple_return_values" text:style-name="Internet_20_link" text:visited-style-name="Visited_20_Internet_20_Link">multiple return values</text:a> conventio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ZDoom <text:a xlink:type="simple" xlink:href="http://zdoom.org/wiki/GetActorPitch" text:style-name="Internet_20_link" text:visited-style-name="Visited_20_Internet_20_Link">GetActorPitch</text:a> returns actor pitch with the wrong sign (multiplied by -1). Make sure to fix the sign before using actor pitch in the below vector functions.</text:p>
          </table:table-cell>
        </table:table-row>
      </table:table>
      <text:p text:style-name="Text_20_body">Functions returning one value:</text:p>
      <text:list text:style-name="List_20_1" text:continue-numbering="false">
        <text:list-item>
          <text:p text:style-name="List_20_1_Content_First"> <text:span text:style-name="Source_20_Text">fixed VectorLength3D(fixed x, fixed y, fixed z)</text:span> – a 3D version of <text:a xlink:type="simple" xlink:href="http://zdoom.org/wiki/VectorLength" text:style-name="Internet_20_link" text:visited-style-name="Visited_20_Internet_20_Link">VectorLength</text:a>. Shorthand for <text:span text:style-name="Source_20_Text">VectorLength(z, VectorLength(x, y))</text:span>.</text:p>
        </text:list-item>
        <text:list-item>
          <text:p text:style-name="List_20_1_Content"> <text:span text:style-name="Source_20_Text">fixed SqVectorLength(fixed x, fixed y)</text:span> – squared length of 2D vector. May be faster for length comparisons.</text:p>
        </text:list-item>
        <text:list-item>
          <text:p text:style-name="List_20_1_Content"> <text:span text:style-name="Source_20_Text">fixed SqVectorLength3D(fixed x, fixed y, fixed z)</text:span> – squared length of 3D vector.</text:p>
        </text:list-item>
        <text:list-item>
          <text:p text:style-name="List_20_1_Content"> <text:span text:style-name="Source_20_Text">fixed dot2(fixed x1, fixed y1, fixed x2, fixed y2)</text:span> – dot product of two 2D vectors.</text:p>
        </text:list-item>
        <text:list-item>
          <text:p text:style-name="List_20_1_Content_Last"> <text:span text:style-name="Source_20_Text">fixed dot3(fixed x1, fixed y1, fixed z1, fixed x2, fixed y2, fixed z2)</text:span> – dot product of two 3D vectors.</text:p>
        </text:list-item>
      </text:list>
      <text:p text:style-name="Text_20_body">Functions returning two values:</text:p>
      <text:list text:style-name="List_20_1" text:continue-numbering="false">
        <text:list-item>
          <text:p text:style-name="List_20_1_Content_First"> <text:span text:style-name="Source_20_Text">fixed, fixed normalize2d(fixed x, fixed y)</text:span> – returns normalized 2D vector (same direction, but length 1.0)</text:p>
        </text:list-item>
        <text:list-item>
          <text:p text:style-name="List_20_1_Content"> <text:span text:style-name="Source_20_Text">fixed, fixed VectorToAngles(fixed x, fixed y, fixed z)</text:span> – converts vector to a pair of angles (angle and pitch)</text:p>
        </text:list-item>
        <text:list-item>
          <text:p text:style-name="List_20_1_Content"> <text:span text:style-name="Source_20_Text">fixed, fixed RotateVector(fixed x, fixed y, fixed angle)</text:span> – returns vector rotated by angle</text:p>
        </text:list-item>
        <text:list-item>
          <text:p text:style-name="List_20_1_Content"> <text:span text:style-name="Source_20_Text">fixed, fixed RotateVectorSC(fixed x, fixed y, fixed sin, fixed cos)</text:span> – returns vector rotated by sin and cos of some angle (aka rotation vector). This is useful if you already have the sine and cosine of the rotation angle.</text:p>
        </text:list-item>
        <text:list-item>
          <text:p text:style-name="List_20_1_Content_Last"> <text:span text:style-name="Source_20_Text">fixed, fixed RotatePoint(fixed x, fixed y, fixed originX, fixed originY, fixed angle)</text:span> – returns 2D point rotated by angle around the origin.</text:p>
        </text:list-item>
      </text:list>
      <text:p text:style-name="Text_20_body">Functions returning three values:</text:p>
      <text:list text:style-name="List_20_1" text:continue-numbering="false">
        <text:list-item>
          <text:p text:style-name="List_20_1_Content_First"> <text:span text:style-name="Source_20_Text">fixed, fixed, fixed normalize3d(fixed x, fixed y, fixed z)</text:span> – returns normalized 3D vector.</text:p>
        </text:list-item>
        <text:list-item>
          <text:p text:style-name="List_20_1_Content_Last"> <text:span text:style-name="Source_20_Text">fixed, fixed, fixed AnglesToVector(fixed angle, fixed pitch)</text:span> – converts a pair of angles to a vector of length 1.</text:p>
        </text:list-item>
      </text:list>
      <text:h text:style-name="Heading_20_3" text:outline-level="3"><text:bookmark-start text:name="__RefHeading___other_useful_functions_8"/><text:bookmark-start text:name="other_useful_functions"/>Other useful functions<text:bookmark-end text:name="__RefHeading___other_useful_functions_8"/><text:bookmark-end text:name="other_useful_functions"/></text:h>
      <text:h text:style-name="Heading_20_4" text:outline-level="4"><text:bookmark-start text:name="__RefHeading___fract_9"/><text:bookmark-start text:name="fract"/>fract<text:bookmark-end text:name="__RefHeading___fract_9"/><text:bookmark-end text:name="fract"/></text:h>
      <text:p text:style-name="Text_20_body"><text:span text:style-name="Source_20_Text">fixed fract(fixed x)</text:span> – returns the fractional part of X. For example, <text:span text:style-name="Source_20_Text">fract(12.345)</text:span> returns <text:span text:style-name="Source_20_Text">0.345</text:span>.</text:p>
      <text:h text:style-name="Heading_20_4" text:outline-level="4"><text:bookmark-start text:name="__RefHeading___mod_10"/><text:bookmark-start text:name="mod"/>mod<text:bookmark-end text:name="__RefHeading___mod_10"/><text:bookmark-end text:name="mod"/></text:h>
      <text:p text:style-name="Text_20_body"><text:span text:style-name="Source_20_Text">num mod(num x, num period)</text:span> – just like <text:span text:style-name="Source_20_Text">x % period</text:span>, but performs “true” modulo division, without negative results or mirrorings. It's as if you began at 0 in space [0, period) with wraparound, and moved X steps to the right.</text:p>
      <text:p text:style-name="Text_20_body">Example of practical use of <text:span text:style-name="Source_20_Text">mod</text:span> that wouldn't work with <text:span text:style-name="Source_20_Text">%</text:span>:</text:p>
      <text:p text:style-name="Preformatted_20_Text">int NUM_MENU_ITEMS = 10;<text:line-break/>int selected_item = 0;<text:line-break/><text:line-break/>if (KeyPressed(BT_FORWARD))<text:line-break/><text:s text:c="4"/>selected_item--;<text:line-break/>if (KeyPressed(BT_BACK))<text:line-break/><text:s text:c="4"/>selected_item++;<text:line-break/><text:s text:c="4"/><text:line-break/>// wrap around<text:line-break/>selected_item = mod(selected_item, NUM_MENU_ITEMS);</text:p>
      <text:h text:style-name="Heading_20_4" text:outline-level="4"><text:bookmark-start text:name="__RefHeading___lerp_11"/><text:bookmark-start text:name="lerp"/>lerp<text:bookmark-end text:name="__RefHeading___lerp_11"/><text:bookmark-end text:name="lerp"/></text:h>
      <text:p text:style-name="Text_20_body"><text:span text:style-name="Source_20_Text">fixed lerp(fixed a, fixed b, fixed alpha)</text:span></text:p>
      <text:p text:style-name="Text_20_body">Performs <text:a xlink:type="simple" xlink:href="https://en.wikipedia.org/wiki/Linear interpolation" text:style-name="Internet_20_link" text:visited-style-name="Visited_20_Internet_20_Link">linear interpolation</text:a> (or extrapolation) between two numbers and returns the result.</text:p>
      <text:p text:style-name="Text_20_body">Simple animation of movement between two points:</text:p>
      <text:p text:style-name="Preformatted_20_Text">for (int time = 0; time &lt; 1.0; time += 0.05)<text:line-break/>{<text:line-break/><text:s text:c="4"/>int x = lerp(x1, x2, time); <text:line-break/><text:s text:c="4"/>int y = lerp(y1, y2, time);<text:line-break/><text:s text:c="4"/>DrawSomething(x, y);<text:line-break/><text:s text:c="4"/>Delay(1);<text:line-break/>}</text:p>
      <text:h text:style-name="Heading_20_2" text:outline-level="2"><text:bookmark-start text:name="__RefHeading___constants_12"/><text:bookmark-start text:name="constants"/>Constants<text:bookmark-end text:name="__RefHeading___constants_12"/><text:bookmark-end text:name="constants"/></text:h>
      <text:list text:style-name="List_20_1" text:continue-numbering="false">
        <text:list-item>
          <text:p text:style-name="List_20_1_Content_First"> <text:span text:style-name="Source_20_Text">fixed PI = 3.1415926535897932384626433832795</text:span> – the number π.</text:p>
        </text:list-item>
        <text:list-item>
          <text:p text:style-name="List_20_1_Content"> <text:span text:style-name="Source_20_Text">fixed TAU = 6.2831853071795864769252867665590</text:span> – the number Tau (2π) (see <text:a xlink:type="simple" xlink:href="http://tauday.com/tau-manifesto" text:style-name="Internet_20_link" text:visited-style-name="Visited_20_Internet_20_Link">http://tauday.com/tau-manifesto</text:a>).</text:p>
        </text:list-item>
        <text:list-item>
          <text:p text:style-name="List_20_1_Content"> <text:span text:style-name="Source_20_Text">fixed SQRT_2 = 1.41421356237</text:span> – square root of 2.</text:p>
        </text:list-item>
        <text:list-item>
          <text:p text:style-name="List_20_1_Content"> <text:span text:style-name="Source_20_Text">fixed MATH_E = 2.7182818284590452353602874713526624977572470937</text:span> – the number e.</text:p>
        </text:list-item>
        <text:list-item>
          <text:p text:style-name="List_20_1_Content"> <text:span text:style-name="Source_20_Text">fixed LOG2_E = 1.44269504089</text:span> – log2(e). Occurs commonly in some formulas.</text:p>
        </text:list-item>
        <text:list-item>
          <text:p text:style-name="List_20_1_Content_Last"> <text:span text:style-name="Source_20_Text">fixed LOG2_10 = 3.32192809489</text:span> – log2(10). Occurs commonly in some formul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0::30:01</meta:creation-date>
    <dc:creator>Generated</dc:creator>
    <dc:date>2026-09-08T00::30:01</dc:date>
    <dc:language>en-US</dc:language>
    <meta:editing-cycles>1</meta:editing-cycles>
    <meta:editing-duration>PT0S</meta:editing-duration>
    <dc:title>new:math</dc:title>
  </office:meta>
</office:document-meta>
</file>